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P2" style:parent-style-name="Normale" style:family="paragraph">
      <style:paragraph-properties fo:margin-bottom="0in"/>
    </style:style>
    <style:style style:name="P3" style:parent-style-name="Normale" style:family="paragraph">
      <style:paragraph-properties fo:margin-bottom="0in"/>
    </style:style>
  </office:automatic-styles>
  <office:body>
    <office:text text:use-soft-page-breaks="true">
      <text:p text:style-name="P1">RICHIESTA<text:s/>DI<text:s/>ISCRIZIONE ALL’ASSOCIAZIONE CIPES – Centro d’iniziativa per la promozione della salute e l’educazione sanitaria</text:p>
      <text:p text:style-name="Normale"><text:s/></text:p>
      <text:p text:style-name="Normale">La/Il sottoscritta/o ............... ……… nata/o a ………………….. il …………………… e residente a ……………….<text:s/>in ……………………………….. email ……………………attività professionale o lavorativa………………….</text:p>
      <text:p text:style-name="P2">Dichiara di condividere gli scopi dell’associazione CIPES e di aver preso visione dello statuto e del regolamento e chiede di essere ammesso a far parte in qualità di (indicare la voce che interessa)</text:p>
      <text:p text:style-name="P3"><text:s/>[ ] socio ordinario [ ] socio sostenitore</text:p>
      <text:p text:style-name="Normale"><text:s/></text:p>
      <text:p text:style-name="Normale">Data ……………………. <text:s text:c="73"/>Firma<text:s/>…………………..</text:p>
      <text:p text:style-name="Normale"/>
      <text:p text:style-name="Normale">Informativa sul trattamento dei dati personali e relativa manifestazione di consenso<text:s/></text:p>
      <text:p text:style-name="Normale">La informiamo ai sensi dell’art. 13 del D.Lgs. 30/06/2003 n.196 – “Codice in materia di protezione dei dati personali” – che i dati personali da Lei forniti potranno essere oggetto di “trattamento”, nel rispetto della normativa sopra richiamata e conformemente agli obblighi di riservatezza cui è ispirata l’attività della nostra associazione. Tali dati verranno trattati per le sole finalità connesse o strumentali agli scopi dell’associazione (es. iscrizione nel registro soci)</text:p>
      <text:p text:style-name="Normale">CONSENSO</text:p>
      <text:p text:style-name="Normale"><text:s/>In relazione all’informativa sopra riportata, esprimo il mio consenso al trattamento dei miei dati personali con le modalità indicate</text:p>
      <text:p text:style-name="Normale">Data <text:s/>…………….<text:s text:c="77"/>Firma………………………….<text:s text:c="2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rko Pia</meta:initial-creator>
    <dc:creator>Mirko Pia</dc:creator>
    <meta:creation-date>2024-04-02T09:05:00Z</meta:creation-date>
    <dc:date>2024-04-02T09:36:00Z</dc:date>
    <meta:template xlink:href="Normal" xlink:type="simple"/>
    <meta:editing-cycles>3</meta:editing-cycles>
    <meta:editing-duration>PT1860S</meta:editing-duration>
    <meta:document-statistic meta:page-count="1" meta:paragraph-count="2" meta:word-count="221" meta:character-count="1485" meta:row-count="10" meta:non-whitespace-character-count="1266"/>
  </office:meta>
</office:document-meta>
</file>